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20800000230CDFFC03D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adornments="Normalny" style:font-family-generic="roman" style:font-pitch="variable" style:font-charset="x-symbol"/>
    <style:font-face style:name="Calibri1" svg:font-family="Calibri"/>
    <style:font-face style:name="Times New Roman1" svg:font-family="'Times New Roman'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ans-serif" svg:font-family="sans-serif" style:font-family-generic="roman" style:font-pitch="variable"/>
    <style:font-face style:name="Arial" svg:font-family="Arial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a1" style:family="table">
      <style:table-properties style:width="19.001cm" fo:margin-left="0cm" fo:margin-top="0cm" fo:margin-bottom="0cm" table:align="left" style:writing-mode="lr-tb"/>
    </style:style>
    <style:style style:name="Tabela1.A" style:family="table-column">
      <style:table-column-properties style:column-width="5.898cm"/>
    </style:style>
    <style:style style:name="Tabela1.B" style:family="table-column">
      <style:table-column-properties style:column-width="13.102cm"/>
    </style:style>
    <style:style style:name="Tabela1.1" style:family="table-row">
      <style:table-row-properties style:min-row-height="3.501cm" style:keep-together="true" fo:keep-together="auto"/>
    </style:style>
    <style:style style:name="Tabela1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sans-serif"/>
    </style:style>
    <style:style style:name="P3" style:family="paragraph" style:parent-style-name="Standard">
      <style:text-properties style:font-name="sans-serif" fo:font-size="10.5pt" style:font-size-asian="10.5pt" style:font-size-complex="10.5pt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sans-serif"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sans-serif"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paragraph-properties fo:line-height="100%" fo:text-align="justify" style:justify-single-word="false"/>
      <style:text-properties style:use-window-font-color="true" style:font-name="Calibri1" fo:font-size="10.5pt" fo:font-weight="normal" fo:background-color="transparent" style:font-name-asian="Calibri1" style:font-size-asian="10.5pt" style:font-name-complex="Calibri1" style:font-size-complex="10.5pt"/>
    </style:style>
    <style:style style:name="P7" style:family="paragraph" style:parent-style-name="Standard">
      <style:paragraph-properties fo:line-height="100%" fo:text-align="justify" style:justify-single-word="false"/>
      <style:text-properties style:use-window-font-color="true" style:font-name="Calibri1" fo:font-size="10pt" fo:font-weight="normal" fo:background-color="transparent" style:font-name-asian="Calibri1" style:font-size-asian="10pt" style:font-name-complex="Calibri1" style:font-size-complex="10pt"/>
    </style:style>
    <style:style style:name="P8" style:family="paragraph" style:parent-style-name="Standard">
      <style:paragraph-properties fo:line-height="100%" fo:text-align="start" style:justify-single-word="false"/>
      <style:text-properties style:use-window-font-color="true" style:font-name="Calibri1" fo:font-size="6pt" fo:font-weight="normal" fo:background-color="transparent" style:font-name-asian="Calibri1" style:font-size-asian="6pt" style:font-name-complex="Calibri1" style:font-size-complex="6pt"/>
    </style:style>
    <style:style style:name="P9" style:family="paragraph" style:parent-style-name="Standard">
      <style:paragraph-properties fo:line-height="150%" fo:text-align="center" style:justify-single-word="false"/>
      <style:text-properties style:use-window-font-color="true" style:font-name="Times New Roman1" fo:font-size="10.5pt" fo:font-weight="bold" fo:background-color="transparent" style:font-name-asian="Times New Roman1" style:font-size-asian="10.5pt" style:font-name-complex="Times New Roman1" style:font-size-complex="10.5pt"/>
    </style:style>
    <style:style style:name="P10" style:family="paragraph" style:parent-style-name="Standard">
      <style:paragraph-properties fo:line-height="100%" fo:text-align="center" style:justify-single-word="false"/>
      <style:text-properties style:use-window-font-color="true" style:font-name="Times New Roman1" fo:font-size="10.5pt" fo:font-weight="bold" fo:background-color="transparent" style:font-name-asian="Times New Roman1" style:font-size-asian="10.5pt" style:font-name-complex="Times New Roman1" style:font-size-complex="10.5pt"/>
    </style:style>
    <style:style style:name="P11" style:family="paragraph" style:parent-style-name="Standard">
      <style:paragraph-properties fo:line-height="200%" fo:text-align="center" style:justify-single-word="false"/>
      <style:text-properties style:use-window-font-color="true" style:font-name="Times New Roman1" fo:font-size="10.5pt" fo:font-weight="bold" fo:background-color="transparent" style:font-name-asian="Times New Roman1" style:font-size-asian="10.5pt" style:font-name-complex="Times New Roman1" style:font-size-complex="10.5pt"/>
    </style:style>
    <style:style style:name="P12" style:family="paragraph" style:parent-style-name="Standard">
      <style:paragraph-properties fo:line-height="100%" fo:text-align="justify" style:justify-single-word="false"/>
      <style:text-properties style:use-window-font-color="true" style:font-name="Times New Roman1" fo:font-size="10.5pt" fo:font-weight="normal" fo:background-color="transparent" style:font-name-asian="Times New Roman1" style:font-size-asian="10.5pt" style:font-name-complex="Times New Roman1" style:font-size-complex="10.5pt"/>
    </style:style>
    <style:style style:name="P13" style:family="paragraph" style:parent-style-name="Standard">
      <style:paragraph-properties fo:line-height="100%" fo:text-align="center" style:justify-single-word="false"/>
      <style:text-properties style:use-window-font-color="true" style:font-name="Times New Roman1" fo:font-size="10.5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Times New Roman1" style:font-size-asian="10.5pt" style:font-name-complex="Times New Roman1" style:font-size-complex="10.5pt"/>
    </style:style>
    <style:style style:name="P14" style:family="paragraph" style:parent-style-name="Standard">
      <style:paragraph-properties fo:line-height="100%" fo:text-align="justify" style:justify-single-word="false"/>
      <style:text-properties style:use-window-font-color="true" style:font-name="Times New Roman1" fo:font-size="10pt" fo:font-weight="normal" fo:background-color="transparent" style:font-name-asian="Times New Roman1" style:font-size-asian="10pt" style:font-name-complex="Times New Roman1" style:font-size-complex="10pt"/>
    </style:style>
    <style:style style:name="P15" style:family="paragraph" style:parent-style-name="Standard">
      <style:paragraph-properties fo:line-height="100%" fo:text-align="center" style:justify-single-word="false"/>
      <style:text-properties style:use-window-font-color="true" style:font-name="Times New Roman1" fo:font-size="10pt" fo:font-weight="normal" fo:background-color="transparent" style:font-name-asian="Times New Roman1" style:font-size-asian="10pt" style:font-name-complex="Times New Roman1" style:font-size-complex="10pt"/>
    </style:style>
    <style:style style:name="P16" style:family="paragraph" style:parent-style-name="Standard">
      <style:paragraph-properties fo:line-height="100%" fo:text-align="justify" style:justify-single-word="false"/>
      <style:text-properties style:use-window-font-color="true" style:font-name="Times New Roman1" fo:font-size="10pt" style:text-underline-style="none" fo:font-weight="normal" style:text-underline-mode="continuous" style:text-overline-mode="continuous" style:text-line-through-mode="continuous" fo:background-color="transparent" style:font-name-asian="Times New Roman1" style:font-size-asian="10pt" style:font-weight-asian="normal" style:font-name-complex="Times New Roman1" style:font-size-complex="10pt" style:font-weight-complex="normal"/>
    </style:style>
    <style:style style:name="P17" style:family="paragraph" style:parent-style-name="Standard">
      <style:text-properties fo:font-size="8pt" style:font-size-asian="8pt" style:font-size-complex="8pt"/>
    </style:style>
    <style:style style:name="P18" style:family="paragraph" style:parent-style-name="Standard">
      <style:text-properties fo:font-size="6pt" fo:font-weight="bold" style:font-size-asian="6pt" style:font-weight-asian="bold" style:font-size-complex="6pt" style:font-weight-complex="bold"/>
    </style:style>
    <style:style style:name="P19" style:family="paragraph" style:parent-style-name="Standard">
      <style:text-properties fo:font-size="6pt" style:font-size-asian="6pt" style:font-size-complex="6pt"/>
    </style:style>
    <style:style style:name="P20" style:family="paragraph" style:parent-style-name="Standard">
      <style:text-properties fo:font-size="9pt" style:font-size-asian="9pt" style:font-size-complex="9pt"/>
    </style:style>
    <style:style style:name="P21" style:family="paragraph" style:parent-style-name="Standard">
      <style:paragraph-properties fo:line-height="100%" fo:text-align="justify" style:justify-single-word="false"/>
      <style:text-properties fo:font-size="10pt" style:font-size-asian="10pt" style:font-size-complex="10pt"/>
    </style:style>
    <style:style style:name="P22" style:family="paragraph" style:parent-style-name="Standard">
      <style:paragraph-properties fo:line-height="150%" fo:text-align="center" style:justify-single-word="false"/>
      <style:text-properties fo:color="#c9211e" style:font-name="Times New Roman1" fo:font-size="10.5pt" fo:font-weight="bold" fo:background-color="transparent" style:font-name-asian="Times New Roman1" style:font-size-asian="10.5pt" style:font-name-complex="Times New Roman1" style:font-size-complex="10.5pt"/>
    </style:style>
    <style:style style:name="P23" style:family="paragraph" style:parent-style-name="Standard">
      <style:paragraph-properties fo:margin-left="0.635cm" fo:margin-right="0cm" fo:text-indent="0.614cm" style:auto-text-indent="false"/>
    </style:style>
    <style:style style:name="P24" style:family="paragraph" style:parent-style-name="Standard">
      <style:paragraph-properties fo:margin-left="0.635cm" fo:margin-right="0cm" fo:text-indent="-0.635cm" style:auto-text-indent="false"/>
    </style:style>
    <style:style style:name="P25" style:family="paragraph" style:parent-style-name="Standard">
      <style:paragraph-properties fo:margin-left="0.635cm" fo:margin-right="0cm" fo:text-indent="-0.635cm" style:auto-text-indent="false"/>
      <style:text-properties style:use-window-font-color="true" style:font-name="Times New Roman" fo:font-size="6pt" fo:language="pl" fo:country="PL" fo:font-style="normal" fo:font-weight="normal" style:letter-kerning="false" style:font-name-asian="Times New Roman2" style:font-size-asian="6pt" style:language-asian="pl" style:country-asian="PL" style:font-style-asian="normal" style:font-weight-asian="normal" style:font-name-complex="Times New Roman2" style:font-size-complex="6pt" style:language-complex="ar" style:country-complex="SA" style:font-style-complex="normal" style:font-weight-complex="normal"/>
    </style:style>
    <style:style style:name="P26" style:family="paragraph" style:parent-style-name="Standard">
      <style:paragraph-properties fo:margin-left="0.635cm" fo:margin-right="0cm" fo:text-indent="-0.635cm" style:auto-text-indent="false"/>
      <style:text-properties style:use-window-font-color="true" style:font-name="Times New Roman" fo:font-size="6pt" fo:language="pl" fo:country="PL" fo:font-style="italic" fo:font-weight="bold" style:letter-kerning="false" style:font-name-asian="Times New Roman2" style:font-size-asian="6pt" style:language-asian="pl" style:country-asian="PL" style:font-style-asian="italic" style:font-weight-asian="bold" style:font-name-complex="Times New Roman2" style:font-size-complex="6pt" style:language-complex="ar" style:country-complex="SA" style:font-style-complex="normal" style:font-weight-complex="normal"/>
    </style:style>
    <style:style style:name="P27" style:family="paragraph" style:parent-style-name="Standard">
      <style:paragraph-properties fo:margin-left="0.635cm" fo:margin-right="0cm" fo:text-indent="-0.635cm" style:auto-text-indent="false"/>
      <style:text-properties style:use-window-font-color="true" style:font-name="Times New Roman" fo:font-size="10.5pt" fo:language="pl" fo:country="PL" fo:font-style="normal" fo:font-weight="normal" style:letter-kerning="false" style:font-name-asian="Times New Roman2" style:font-size-asian="10.5pt" style:language-asian="pl" style:country-asian="PL" style:font-style-asian="normal" style:font-weight-asian="normal" style:font-name-complex="Times New Roman2" style:font-size-complex="10.5pt" style:language-complex="ar" style:country-complex="SA" style:font-style-complex="normal" style:font-weight-complex="normal"/>
    </style:style>
    <style:style style:name="P28" style:family="paragraph" style:parent-style-name="Standard">
      <style:paragraph-properties fo:margin-left="0.635cm" fo:margin-right="0cm" fo:text-indent="-0.635cm" style:auto-text-indent="false"/>
      <style:text-properties style:use-window-font-color="true" fo:font-size="6pt" fo:language="pl" fo:country="PL" fo:font-style="italic" fo:font-weight="bold" style:letter-kerning="false" style:font-name-asian="Times New Roman2" style:font-size-asian="6pt" style:language-asian="pl" style:country-asian="PL" style:font-style-asian="italic" style:font-weight-asian="bold" style:font-name-complex="Times New Roman2" style:font-size-complex="6pt" style:language-complex="ar" style:country-complex="SA" style:font-style-complex="normal" style:font-weight-complex="normal"/>
    </style:style>
    <style:style style:name="P29" style:family="paragraph" style:parent-style-name="Standard">
      <style:paragraph-properties fo:margin-left="0.635cm" fo:margin-right="0cm" fo:text-align="center" style:justify-single-word="false" fo:text-indent="-0.635cm" style:auto-text-indent="false"/>
      <style:text-properties style:use-window-font-color="true" style:font-name="Times New Roman1" fo:font-size="10.5pt" fo:language="pl" fo:country="PL" fo:font-style="normal" style:text-underline-style="none" fo:font-weight="bold" style:text-underline-mode="continuous" style:text-overline-mode="continuous" style:text-line-through-mode="continuous" style:letter-kerning="false" fo:background-color="transparent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P30" style:family="paragraph" style:parent-style-name="Standard">
      <style:paragraph-properties fo:margin-left="0.635cm" fo:margin-right="0cm" fo:text-indent="-0.635cm" style:auto-text-indent="false"/>
      <style:text-properties style:use-window-font-color="true" style:text-line-through-style="none" style:font-name="Times New Roman" fo:font-size="6pt" fo:language="pl" fo:country="PL" fo:font-style="italic" fo:font-weight="bold" style:letter-kerning="false" style:font-name-asian="Times New Roman2" style:font-size-asian="6pt" style:language-asian="pl" style:country-asian="PL" style:font-style-asian="italic" style:font-weight-asian="bold" style:font-name-complex="Times New Roman2" style:font-size-complex="6pt" style:language-complex="ar" style:country-complex="SA" style:font-style-complex="normal" style:font-weight-complex="normal"/>
    </style:style>
    <style:style style:name="P31" style:family="paragraph" style:parent-style-name="Standard">
      <style:paragraph-properties fo:margin-left="0.635cm" fo:margin-right="0cm" fo:text-indent="-0.635cm" style:auto-text-indent="false"/>
      <style:text-properties style:use-window-font-color="true" fo:font-size="10.5pt" fo:language="pl" fo:country="PL" fo:font-style="normal" fo:font-weight="normal" style:letter-kerning="false" style:font-name-asian="Times New Roman2" style:font-size-asian="10.5pt" style:language-asian="pl" style:country-asian="PL" style:font-style-asian="normal" style:font-weight-asian="normal" style:font-name-complex="Times New Roman2" style:font-size-complex="10.5pt" style:language-complex="ar" style:country-complex="SA" style:font-style-complex="normal" style:font-weight-complex="normal"/>
    </style:style>
    <style:style style:name="P32" style:family="paragraph" style:parent-style-name="Standard">
      <style:paragraph-properties fo:margin-left="0.635cm" fo:margin-right="0cm" fo:text-indent="-0.635cm" style:auto-text-indent="false"/>
      <style:text-properties fo:font-size="10.5pt" style:font-size-asian="10.5pt" style:font-size-complex="10.5pt"/>
    </style:style>
    <style:style style:name="P33" style:family="paragraph" style:parent-style-name="Standard">
      <style:paragraph-properties fo:margin-top="0cm" fo:margin-bottom="0.282cm" fo:line-height="100%" fo:text-align="justify" style:justify-single-word="false"/>
      <style:text-properties style:use-window-font-color="true" style:font-name="Times New Roman1" fo:font-size="10pt" fo:font-weight="normal" fo:background-color="transparent" style:font-name-asian="Times New Roman1" style:font-size-asian="10pt" style:font-name-complex="Times New Roman1" style:font-size-complex="10pt"/>
    </style:style>
    <style:style style:name="P34" style:family="paragraph" style:parent-style-name="Table_20_Contents">
      <style:paragraph-properties fo:orphans="0" fo:widows="0"/>
    </style:style>
    <style:style style:name="P35" style:family="paragraph" style:parent-style-name="Standard_20__28_user_29_">
      <style:paragraph-properties fo:margin-left="0.501cm" fo:margin-right="0cm" fo:text-indent="-0.501cm" style:auto-text-indent="false"/>
    </style:style>
    <style:style style:name="P36" style:family="paragraph" style:parent-style-name="Standard_20__28_user_29_">
      <style:paragraph-properties fo:margin-left="0.501cm" fo:margin-right="0cm" fo:text-indent="-0.501cm" style:auto-text-indent="false"/>
      <style:text-properties style:font-name="Times New Roman" fo:font-size="10.5pt" fo:font-weight="normal" style:font-size-asian="10.5pt" style:font-weight-asian="normal" style:font-name-complex="Times New Roman2" style:font-size-complex="10.5pt" style:font-weight-complex="normal"/>
    </style:style>
    <style:style style:name="P37" style:family="paragraph" style:parent-style-name="Standard_20__28_user_29_">
      <style:paragraph-properties fo:margin-left="0.501cm" fo:margin-right="0cm" fo:text-indent="-0.501cm" style:auto-text-indent="false"/>
      <style:text-properties style:font-name="Times New Roman" fo:font-size="10.5pt" style:font-size-asian="10.5pt" style:font-name-complex="Times New Roman2" style:font-size-complex="10.5pt"/>
    </style:style>
    <style:style style:name="P38" style:family="paragraph" style:parent-style-name="Standard">
      <style:paragraph-properties fo:margin-left="0cm" fo:margin-right="0cm" fo:text-indent="1.249cm" style:auto-text-indent="false"/>
    </style:style>
    <style:style style:name="P39" style:family="paragraph" style:parent-style-name="Standard" style:list-style-name="L1">
      <style:paragraph-properties fo:line-height="100%" fo:text-align="start" style:justify-single-word="false"/>
      <style:text-properties style:use-window-font-color="true" style:font-name="Times New Roman1" fo:font-size="10pt" fo:font-weight="normal" fo:background-color="transparent" style:font-name-asian="Times New Roman1" style:font-size-asian="10pt" style:font-name-complex="Times New Roman1" style:font-size-complex="10pt"/>
    </style:style>
    <style:style style:name="P40" style:family="paragraph" style:parent-style-name="Standard">
      <style:paragraph-properties fo:line-height="100%" fo:text-align="center" style:justify-single-word="false"/>
      <style:text-properties style:use-window-font-color="true" style:font-name="Times New Roman1" fo:font-size="10.5pt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Times New Roman1" style:font-size-asian="10.5pt" style:font-name-complex="Times New Roman1" style:font-size-complex="10.5pt"/>
    </style:style>
    <style:style style:name="P41" style:family="paragraph" style:parent-style-name="Standard">
      <style:paragraph-properties fo:margin-left="0.635cm" fo:margin-right="0cm" fo:text-indent="-0.635cm" style:auto-text-indent="false"/>
      <style:text-properties style:use-window-font-color="true" fo:font-size="10.5pt" fo:language="pl" fo:country="PL" fo:font-style="italic" fo:font-weight="bold" style:letter-kerning="false" style:font-name-asian="Times New Roman2" style:font-size-asian="10.5pt" style:language-asian="pl" style:country-asian="PL" style:font-style-asian="italic" style:font-weight-asian="bold" style:font-name-complex="Times New Roman2" style:font-size-complex="10.5pt" style:language-complex="ar" style:country-complex="SA" style:font-style-complex="normal" style:font-weight-complex="normal"/>
    </style:style>
    <style:style style:name="P42" style:family="paragraph" style:parent-style-name="Standard">
      <style:paragraph-properties fo:margin-left="0.635cm" fo:margin-right="0cm" fo:text-indent="-0.635cm" style:auto-text-indent="false"/>
      <style:text-properties fo:font-size="6pt" style:font-size-asian="6pt" style:font-size-complex="6pt"/>
    </style:style>
    <style:style style:name="P43" style:family="paragraph" style:parent-style-name="Standard_20__28_user_29_" style:list-style-name="">
      <style:paragraph-properties fo:margin-left="0cm" fo:margin-right="0cm" fo:text-indent="0cm" style:auto-text-indent="false"/>
      <style:text-properties style:font-name="Times New Roman" fo:font-size="11pt" fo:font-weight="bold" style:font-size-asian="11pt" style:font-weight-asian="bold" style:font-name-complex="Times New Roman2" style:font-size-complex="11pt"/>
    </style:style>
    <style:style style:name="P44" style:family="paragraph" style:parent-style-name="Standard_20__28_user_29_" style:list-style-name="">
      <style:paragraph-properties fo:margin-left="0cm" fo:margin-right="0cm" fo:text-indent="0cm" style:auto-text-indent="false"/>
      <style:text-properties style:font-name="Times New Roman" fo:font-size="4pt" style:font-size-asian="4pt" style:font-name-complex="Times New Roman2" style:font-size-complex="4pt"/>
    </style:style>
    <style:style style:name="P45" style:family="paragraph" style:parent-style-name="Standard_20__28_user_29_" style:list-style-name="">
      <style:paragraph-properties fo:margin-left="0cm" fo:margin-right="0cm" fo:text-align="start" style:justify-single-word="false" fo:text-indent="0cm" style:auto-text-indent="false"/>
      <style:text-properties style:font-name="sans-serif" fo:font-size="9pt" style:font-size-asian="9pt" style:font-size-complex="9pt"/>
    </style:style>
    <style:style style:name="P46" style:family="paragraph" style:parent-style-name="Standard_20__28_user_29_" style:list-style-name="">
      <style:paragraph-properties fo:margin-left="0cm" fo:margin-right="0cm" fo:text-indent="0cm" style:auto-text-indent="false"/>
      <style:text-properties fo:font-size="13pt" fo:font-weight="bold" style:font-size-asian="13pt" style:font-weight-asian="bold" style:font-name-complex="Times New Roman2" style:font-size-complex="13pt"/>
    </style:style>
    <style:style style:name="P47" style:family="paragraph" style:parent-style-name="Standard_20__28_user_29_" style:list-style-name="">
      <style:paragraph-properties fo:margin-left="0cm" fo:margin-right="0cm" fo:text-align="end" style:justify-single-word="false" fo:text-indent="0cm" style:auto-text-indent="false"/>
      <style:text-properties fo:font-size="10.5pt" fo:font-style="italic" style:font-size-asian="10.5pt" style:font-style-asian="italic" style:font-size-complex="10.5pt"/>
    </style:style>
    <style:style style:name="P48" style:family="paragraph" style:parent-style-name="Standard_20__28_user_29_">
      <style:paragraph-properties fo:margin-left="0.501cm" fo:margin-right="0cm" fo:text-align="end" style:justify-single-word="false" fo:text-indent="-0.501cm" style:auto-text-indent="false"/>
      <style:text-properties style:font-name="Times New Roman" fo:font-size="10.5pt" style:font-size-asian="10.5pt" style:font-name-complex="Times New Roman2" style:font-size-complex="10.5pt"/>
    </style:style>
    <style:style style:name="P49" style:family="paragraph" style:parent-style-name="Standard_20__28_user_29_">
      <style:paragraph-properties fo:margin-left="0.501cm" fo:margin-right="0cm" fo:text-align="justify" style:justify-single-word="false" fo:text-indent="-0.501cm" style:auto-text-indent="false"/>
      <style:text-properties style:font-name="Times New Roman" fo:font-size="10.5pt" style:font-size-asian="10.5pt" style:font-name-complex="Times New Roman2" style:font-size-complex="10.5pt"/>
    </style:style>
    <style:style style:name="T1" style:family="text">
      <style:text-properties style:font-name="sans-serif" fo:font-size="10.5pt" style:font-size-asian="10.5pt" style:font-size-complex="10.5pt"/>
    </style:style>
    <style:style style:name="T2" style:family="text">
      <style:text-properties style:font-name="sans-serif" fo:font-size="10.5pt" style:font-size-asian="10.5pt" style:font-size-complex="10.5pt" style:font-weight-complex="bold"/>
    </style:style>
    <style:style style:name="T3" style:family="text">
      <style:text-properties style:font-name="sans-serif" fo:font-size="10.5pt" fo:font-weight="bold" style:font-size-asian="10.5pt" style:font-weight-asian="bold" style:font-size-complex="10.5pt" style:font-weight-complex="bold"/>
    </style:style>
    <style:style style:name="T4" style:family="text">
      <style:text-properties style:font-name="sans-serif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5" style:family="text">
      <style:text-properties fo:font-size="13pt" style:font-size-asian="13pt" style:font-size-complex="13pt"/>
    </style:style>
    <style:style style:name="T6" style:family="text">
      <style:text-properties fo:font-size="13pt" fo:font-weight="bold" style:font-size-asian="13pt" style:font-weight-asian="bold" style:font-size-complex="13pt" style:font-weight-complex="bold"/>
    </style:style>
    <style:style style:name="T7" style:family="text">
      <style:text-properties style:use-window-font-color="true" fo:font-size="13pt" fo:language="pl" fo:country="PL" fo:font-weight="bold" style:letter-kerning="false" style:font-name-asian="Times New Roman2" style:font-size-asian="13pt" style:language-asian="pl" style:country-asian="PL" style:font-weight-asian="bold" style:font-name-complex="Times New Roman2" style:font-size-complex="13pt" style:language-complex="ar" style:country-complex="SA" style:font-weight-complex="bold" loext:opacity="0%"/>
    </style:style>
    <style:style style:name="T8" style:family="text">
      <style:text-properties style:use-window-font-color="true" style:font-name="sans-serif" fo:font-size="10.5pt" fo:language="pl" fo:country="PL" style:letter-kerning="false" style:font-name-asian="Times New Roman2" style:font-size-asian="10.5pt" style:language-asian="pl" style:country-asian="PL" style:font-name-complex="Times New Roman2" style:font-size-complex="10.5pt" style:language-complex="ar" style:country-complex="SA" loext:opacity="0%"/>
    </style:style>
    <style:style style:name="T9" style:family="text">
      <style:text-properties style:use-window-font-color="true" fo:font-size="11pt" fo:language="pl" fo:country="PL" fo:font-weight="bold" style:letter-kerning="false" style:font-name-asian="Times New Roman2" style:font-size-asian="11pt" style:language-asian="pl" style:country-asian="PL" style:font-weight-asian="bold" style:font-name-complex="Times New Roman2" style:font-size-complex="11pt" style:language-complex="ar" style:country-complex="SA" loext:opacity="0%"/>
    </style:style>
    <style:style style:name="T10" style:family="text">
      <style:text-properties style:use-window-font-color="true" fo:font-size="11pt" fo:language="pl" fo:country="PL" fo:font-style="normal" fo:font-weight="normal" style:letter-kerning="false" style:font-name-asian="Times New Roman2" style:font-size-asian="11pt" style:language-asian="pl" style:country-asian="PL" style:font-style-asian="normal" style:font-weight-asian="normal" style:font-name-complex="Times New Roman2" style:font-size-complex="11pt" style:language-complex="ar" style:country-complex="SA" style:font-style-complex="normal" style:font-weight-complex="normal" loext:opacity="0%"/>
    </style:style>
    <style:style style:name="T11" style:family="text">
      <style:text-properties style:use-window-font-color="true" fo:font-size="10.5pt" fo:language="pl" fo:country="PL" fo:font-style="normal" fo:font-weight="normal" style:letter-kerning="false" style:font-name-asian="Times New Roman2" style:font-size-asian="10.5pt" style:language-asian="pl" style:country-asian="PL" style:font-style-asian="normal" style:font-weight-asian="normal" style:font-name-complex="Times New Roman2" style:font-size-complex="10.5pt" style:language-complex="ar" style:country-complex="SA" style:font-style-complex="normal" style:font-weight-complex="normal" loext:opacity="0%"/>
    </style:style>
    <style:style style:name="T12" style:family="text">
      <style:text-properties style:use-window-font-color="true" fo:font-size="10.5pt" fo:language="pl" fo:country="PL" fo:font-style="italic" fo:font-weight="bold" style:letter-kerning="false" style:font-name-asian="Times New Roman2" style:font-size-asian="10.5pt" style:language-asian="pl" style:country-asian="PL" style:font-style-asian="italic" style:font-weight-asian="bold" style:font-name-complex="Times New Roman2" style:font-size-complex="10.5pt" style:language-complex="ar" style:country-complex="SA" style:font-style-complex="normal" style:font-weight-complex="normal" loext:opacity="0%"/>
    </style:style>
    <style:style style:name="T13" style:family="text">
      <style:text-properties style:use-window-font-color="true" fo:font-size="10.5pt" fo:language="pl" fo:country="PL" fo:font-style="italic" fo:font-weight="bold" style:letter-kerning="false" style:font-name-asian="Times New Roman2" style:font-size-asian="10.5pt" style:language-asian="pl" style:country-asian="PL" style:font-style-asian="italic" style:font-weight-asian="bold" style:font-name-complex="Times New Roman2" style:font-size-complex="10.5pt" style:language-complex="ar" style:country-complex="SA" style:font-style-complex="italic" style:font-weight-complex="bold" loext:opacity="0%"/>
    </style:style>
    <style:style style:name="T14" style:family="text">
      <style:text-properties style:use-window-font-color="true" fo:font-size="6pt" fo:language="pl" fo:country="PL" fo:font-style="italic" fo:font-weight="bold" style:letter-kerning="false" style:font-name-asian="Times New Roman2" style:font-size-asian="6pt" style:language-asian="pl" style:country-asian="PL" style:font-style-asian="italic" style:font-weight-asian="bold" style:font-name-complex="Times New Roman2" style:font-size-complex="6pt" style:language-complex="ar" style:country-complex="SA" style:font-style-complex="normal" style:font-weight-complex="normal" loext:opacity="0%"/>
    </style:style>
    <style:style style:name="T15" style:family="text">
      <style:text-properties style:use-window-font-color="true" style:font-name="Times New Roman" fo:font-size="11pt" fo:language="pl" fo:country="PL" fo:font-weight="bold" style:letter-kerning="false" style:font-name-asian="Times New Roman2" style:font-size-asian="11pt" style:language-asian="pl" style:country-asian="PL" style:font-weight-asian="bold" style:font-name-complex="Times New Roman2" style:font-size-complex="11pt" style:language-complex="ar" style:country-complex="SA" loext:opacity="0%"/>
    </style:style>
    <style:style style:name="T16" style:family="text">
      <style:text-properties style:use-window-font-color="true" style:font-name="Times New Roman" fo:language="pl" fo:country="PL" fo:font-style="normal" fo:font-weight="normal" style:letter-kerning="false" style:font-name-asian="Times New Roman2" style:language-asian="pl" style:country-asian="PL" style:font-style-asian="normal" style:font-weight-asian="normal" style:font-name-complex="Times New Roman2" style:language-complex="ar" style:country-complex="SA" style:font-style-complex="normal" style:font-weight-complex="normal" loext:opacity="0%"/>
    </style:style>
    <style:style style:name="T17" style:family="text">
      <style:text-properties style:use-window-font-color="true" style:font-name="Times New Roman1" fo:font-weight="normal" fo:background-color="transparent" style:font-name-asian="Times New Roman1" style:font-name-complex="Times New Roman1" loext:opacity="0%" loext:char-shading-value="0"/>
    </style:style>
    <style:style style:name="T18" style:family="text">
      <style:text-properties style:use-window-font-color="true" style:font-name="Times New Roman1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name-asian="Times New Roman1" style:font-name-complex="Times New Roman1" loext:opacity="0%" loext:char-shading-value="0"/>
    </style:style>
    <style:style style:name="T19" style:family="text">
      <style:text-properties style:use-window-font-color="true" fo:language="pl" fo:country="PL" fo:font-style="normal" fo:font-weight="normal" style:letter-kerning="false" style:font-name-asian="Times New Roman2" style:language-asian="pl" style:country-asian="PL" style:font-style-asian="normal" style:font-weight-asian="normal" style:font-name-complex="Times New Roman2" style:language-complex="ar" style:country-complex="SA" style:font-style-complex="normal" style:font-weight-complex="normal" loext:opacity="0%"/>
    </style:style>
    <style:style style:name="T20" style:family="text">
      <style:text-properties style:use-window-font-color="true" fo:language="pl" fo:country="PL" fo:font-style="italic" fo:font-weight="bold" style:letter-kerning="false" style:font-name-asian="Times New Roman2" style:language-asian="pl" style:country-asian="PL" style:font-style-asian="italic" style:font-weight-asian="bold" style:font-name-complex="Times New Roman2" style:language-complex="ar" style:country-complex="SA" style:font-style-complex="italic" style:font-weight-complex="bold" loext:opacity="0%"/>
    </style:style>
    <style:style style:name="T21" style:family="text">
      <style:text-properties style:use-window-font-color="true" fo:language="pl" fo:country="PL" fo:font-style="italic" fo:font-weight="bold" style:letter-kerning="false" style:font-name-asian="Times New Roman2" style:language-asian="pl" style:country-asian="PL" style:font-style-asian="italic" style:font-weight-asian="bold" style:font-name-complex="Times New Roman2" style:language-complex="ar" style:country-complex="SA" style:font-style-complex="normal" style:font-weight-complex="normal"/>
    </style:style>
    <style:style style:name="T22" style:family="text">
      <style:text-properties fo:font-size="10.5pt" style:font-size-asian="10.5pt" style:font-size-complex="10.5pt"/>
    </style:style>
    <style:style style:name="T23" style:family="text">
      <style:text-properties style:font-name="Times New Roman"/>
    </style:style>
    <style:style style:name="T24" style:family="text">
      <style:text-properties style:font-name="Times New Roman" fo:font-size="10.5pt" style:font-size-asian="10.5pt" style:font-name-complex="Times New Roman2" style:font-size-complex="10.5pt"/>
    </style:style>
    <style:style style:name="T25" style:family="text">
      <style:text-properties style:font-name="Times New Roman" fo:font-size="10.5pt" fo:font-weight="bold" style:font-size-asian="10.5pt" style:font-weight-asian="bold" style:font-name-complex="Times New Roman2" style:font-size-complex="10.5pt"/>
    </style:style>
    <style:style style:name="T26" style:family="text">
      <style:text-properties fo:font-size="11pt" fo:font-weight="bold" style:font-size-asian="11pt" style:font-weight-asian="bold" style:font-size-complex="11pt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fo:color="#33dd33" fo:font-weight="bold" style:font-weight-asian="bold" style:font-weight-complex="bold" loext:opacity="100%"/>
    </style:style>
    <style:style style:name="T29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30" style:family="text">
      <style:text-properties fo:font-style="italic" fo:font-weight="bold" style:font-style-asian="italic" style:font-weight-asian="bold"/>
    </style:style>
    <style:style style:name="T31" style:family="text">
      <style:text-properties fo:font-weight="normal"/>
    </style:style>
    <style:style style:name="T32" style:family="text">
      <style:text-properties fo:font-size="10pt" fo:font-weight="normal" style:font-size-asian="10pt" style:font-weight-asian="normal" style:font-size-complex="10pt" style:font-weight-complex="normal"/>
    </style:style>
    <style:style style:name="fr1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>
        <style:background-image/>
      </style:graphic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34"><draw:frame draw:style-name="fr1" draw:name="Obraz1" text:anchor-type="char" svg:x="0.018cm" svg:y="-0.083cm" svg:width="3.713cm" svg:height="3.939cm" draw:z-index="0"><draw:image xlink:href="Pictures/100002010000020800000230CDFFC03D.png" xlink:type="simple" xlink:show="embed" xlink:actuate="onLoad"/></draw:frame></text:p>
          </table:table-cell>
          <table:table-cell table:style-name="Tabela1.A1" office:value-type="string">
            <text:p text:style-name="P4">POLSKIE TOWARZYSTWO</text:p>
            <text:p text:style-name="P4">TURYSTYCZNO <text:s/>KRAJOZNAWCZE</text:p>
            <text:p text:style-name="P2">Oddział Stołeczny</text:p>
            <text:p text:style-name="P2">im. Aleksandra Janowskiego</text:p>
            <text:p text:style-name="P2"/>
            <text:p text:style-name="P5">Koło Terenowe Śródmieście</text:p>
            <text:p text:style-name="P2">Warszawa, ul. Kopernika 30 pok. 522</text:p>
          </table:table-cell>
        </table:table-row>
      </table:table>
      <text:p text:style-name="P17"/>
      <text:p text:style-name="P1">KALENDARZYK WYCIECZEK TURYSTYCZNO – KRAJOZNAWCZYCH,<text:span text:style-name="T5"> </text:span><text:span text:style-name="T7">LUTY</text:span><text:span text:style-name="T6"> 202</text:span><text:span text:style-name="T7">6</text:span><text:span text:style-name="T6"> r.</text:span></text:p>
      <text:p text:style-name="P18"/>
      <text:p text:style-name="P19"/>
      <text:p text:style-name="Standard"><text:span text:style-name="T1">Nasze <text:s/>wycieczki są prowadzone w ramach statutowej działalności PTTK, w zasadzie bez względu na pogodę, przy zgłoszeniu się w miejscu i czasie zbiórki co najmniej 5 uczestników. Zastrzega się możliwość zmiany trasy ze względu na pogodę i komunikację. Przypominamy, że nasze wycieczki to najczęściej trasy terenowe o różnej skali trudności. Pamiętać należy o posiadani</text:span><text:span text:style-name="T8">u</text:span><text:span text:style-name="T1"> odpowiedniego ubrania, obuwia, plecaka, czegoś od deszczu oraz płynów do picia. W przypadku niestosowania się przez uczestnika do powyższych zaleceń prowadzący ma prawo usunąć osobę naruszającą w/w przepisy</text:span><text:span text:style-name="T22">. </text:span><text:span text:style-name="T1">Prosimy o stosowanie się do tych wskazówek.</text:span></text:p>
      <text:p text:style-name="Standard"><text:span text:style-name="T3">UWAGA: </text:span><text:span text:style-name="T4">ubezpieczeniem w trakcie wycieczek objęci są jedynie członkowie PTTK posiadający ważne legitymacje (na bieżąco opłacone składki członkowskie)</text:span><text:span text:style-name="T3">.</text:span><text:span text:style-name="T2"> Pozostali uczestnicy powinni we własnym zakresie posiadać aktualne ubezpieczenie NNW.</text:span></text:p>
      <text:p text:style-name="P3">Biuro Koła (sekretariat) ul. Kopernika 30 pok. 522, tel. 22-635-2752, czynne jest w piątki w godzinach 16-18. </text:p>
      <text:p text:style-name="P3"><text:span text:style-name="T27">Uwaga! Przy wejściu do budynku </text:span><text:span text:style-name="T28">na domofonie wybrać 1</text:span><text:span text:style-name="T27"> i poczekać na zgłoszenie się portiera.</text:span> Kalendarzyk wycieczek Koła dostępny jest <text:s/>również na stronie internetowej www.pieszo.waw.pl</text:p>
      <text:p text:style-name="Standard"><text:span text:style-name="T3">Spotkania Zarządu Koła odbywają się w drugi i czwarty piątek miesiąca w godzinach 17:30-19:00</text:span><text:span text:style-name="T1">. </text:span></text:p>
      <text:p text:style-name="P20"/>
      <text:p text:style-name="P19"/>
      <text:h text:style-name="P46" text:outline-level="1"><text:span text:style-name="T23">P O L E C A M Y :</text:span></text:h>
      <text:p text:style-name="P25"><text:s/></text:p>
      <text:p text:style-name="P23"><text:span text:style-name="T9">6</text:span><text:span text:style-name="T26">.0</text:span><text:span text:style-name="T26">2</text:span><text:span text:style-name="T26">.202</text:span><text:span text:style-name="T9">6</text:span><text:span text:style-name="T26">r. (</text:span><text:span text:style-name="T26">pią</text:span><text:span text:style-name="T26">tek</text:span><text:span text:style-name="T26">)</text:span></text:p>
      <text:p text:style-name="P24"><text:span text:style-name="T11">1. <text:s text:c="3"/>„</text:span><text:span text:style-name="T11">Wycieczka</text:span><text:span text:style-name="T11"> po Mazowieckim PK”. Do przejścia ok. </text:span><text:span text:style-name="T11">10</text:span><text:span text:style-name="T11"> km. Zbiórka godz. </text:span><text:span text:style-name="T11">9</text:span><text:span text:style-name="T11">:</text:span><text:span text:style-name="T11">5</text:span><text:span text:style-name="T11">0 </text:span><text:span text:style-name="T11">Dworzec</text:span><text:span text:style-name="T11"> </text:span><text:span text:style-name="T11">Wschodni </text:span><text:span text:style-name="T11">PKP </text:span><text:span text:style-name="T11">(w hali od strony ul. Lubelskiej)</text:span><text:span text:style-name="T11">. Odjazd </text:span><text:span text:style-name="T11">pociągi</text:span><text:span text:style-name="T11">em </text:span><text:span text:style-name="T11">SKM </text:span><text:span text:style-name="T11">linii </text:span><text:span text:style-name="T11">S</text:span><text:span text:style-name="T11">1 o </text:span><text:span text:style-name="T11">10</text:span><text:span text:style-name="T11">:</text:span><text:span text:style-name="T11">0</text:span><text:span text:style-name="T11">1</text:span><text:span text:style-name="T11">. Prowadzi kol. </text:span><text:span text:style-name="T13">Maria Bojanowicz</text:span><text:span text:style-name="T11">.</text:span></text:p>
      <text:p text:style-name="P27"/>
      <text:p text:style-name="P23"><text:span text:style-name="T9">7</text:span><text:span text:style-name="T26">.0</text:span><text:span text:style-name="T26">2</text:span><text:span text:style-name="T26">.202</text:span><text:span text:style-name="T9">6</text:span><text:span text:style-name="T26">r. (sobota)</text:span></text:p>
      <text:p text:style-name="P32"><text:span text:style-name="T19">1</text:span><text:span text:style-name="T19">.<text:tab/>„</text:span><text:span text:style-name="T19">Ciekawe</text:span><text:span text:style-name="T19"> miejsca na Mazowszu</text:span><text:span text:style-name="T19">”. </text:span><text:span text:style-name="T19">Tarczyn</text:span><text:span text:style-name="T19"> – </text:span><text:span text:style-name="T19">Kolonia</text:span><text:span text:style-name="T19"> </text:span><text:span text:style-name="T19">Kocerany</text:span><text:span text:style-name="T19"> – </text:span><text:span text:style-name="T19">Stare Kocerany</text:span><text:span text:style-name="T19"> – </text:span><text:span text:style-name="T19">Głuchów </text:span><text:span text:style-name="T19">(niespodzianka)</text:span><text:span text:style-name="T19">. Do przejścia </text:span><text:span text:style-name="T19">16-17</text:span><text:span text:style-name="T19"> km. Zbiórka godz.</text:span><text:span text:style-name="T19">9</text:span><text:span text:style-name="T19">:</text:span><text:span text:style-name="T19">1</text:span><text:span text:style-name="T19">0</text:span><text:span text:style-name="T19"> </text:span><text:span text:style-name="T19">przystanek autobusowy P+R</text:span><text:span text:style-name="T19"> </text:span><text:span text:style-name="T19">Al. Krakowska 06</text:span><text:span text:style-name="T19"> (</text:span><text:span text:style-name="T19">PKS obok pętli</text:span><text:span text:style-name="T19">). Odjazd </text:span><text:span text:style-name="T19">autobus</text:span><text:span text:style-name="T19">em </text:span><text:span text:style-name="T19">P</text:span><text:span text:style-name="T19">K</text:span><text:span text:style-name="T19">S Grójec</text:span><text:span text:style-name="T19"> o </text:span><text:span text:style-name="T19">9</text:span><text:span text:style-name="T19">:</text:span><text:span text:style-name="T19">18</text:span><text:span text:style-name="T19"> (kierunek: </text:span><text:span text:style-name="T19">GRÓJEC</text:span><text:span text:style-name="T19">)</text:span><text:span text:style-name="T19">. Przewidywany powrót ok. godz. 1</text:span><text:span text:style-name="T19">7</text:span><text:span text:style-name="T19"> </text:span><text:span text:style-name="T19">(jest możliwość wcześniejszego powrotu)</text:span><text:span text:style-name="T19">. Prowadzi kol.</text:span><text:span text:style-name="T20"> Tomasz Sikorski <text:s/></text:span><text:span text:style-name="T19">– tel. 512557535.</text:span></text:p>
      <text:p text:style-name="P25"><text:s/></text:p>
      <text:p text:style-name="P23"><text:span text:style-name="T9">1</text:span><text:span text:style-name="T9">4</text:span><text:span text:style-name="T26">.0</text:span><text:span text:style-name="T26">2</text:span><text:span text:style-name="T26">.202</text:span><text:span text:style-name="T9">6</text:span><text:span text:style-name="T26">r. (sobota)</text:span></text:p>
      <text:p text:style-name="P24"><text:span text:style-name="T11">1. <text:s text:c="3"/>„</text:span><text:span text:style-name="T11">Wycieczka</text:span><text:span text:style-name="T11"> po Mazowieckim PK”. Do przejścia ok. </text:span><text:span text:style-name="T11">10</text:span><text:span text:style-name="T11"> km. Zbiórka godz. </text:span><text:span text:style-name="T11">9</text:span><text:span text:style-name="T11">:</text:span><text:span text:style-name="T11">5</text:span><text:span text:style-name="T11">0 </text:span><text:span text:style-name="T11">Dworzec</text:span><text:span text:style-name="T11"> </text:span><text:span text:style-name="T11">Wschodni </text:span><text:span text:style-name="T11">PKP </text:span><text:span text:style-name="T11">(w hali od strony ul. Lubelskiej)</text:span><text:span text:style-name="T11">. Odjazd </text:span><text:span text:style-name="T11">pociągi</text:span><text:span text:style-name="T11">em </text:span><text:span text:style-name="T11">SKM </text:span><text:span text:style-name="T11">linii </text:span><text:span text:style-name="T11">S</text:span><text:span text:style-name="T11">1 o </text:span><text:span text:style-name="T11">10</text:span><text:span text:style-name="T11">:</text:span><text:span text:style-name="T11">0</text:span><text:span text:style-name="T11">1</text:span><text:span text:style-name="T11">. Prowadzi kol. </text:span><text:span text:style-name="T13">Maria Bojanowicz</text:span><text:span text:style-name="T11">.</text:span></text:p>
      <text:p text:style-name="P32"><text:span text:style-name="T19">2</text:span><text:span text:style-name="T29">.<text:tab/>„</text:span><text:span text:style-name="T29">Ciekawe</text:span><text:span text:style-name="T29"> miejsca </text:span><text:span text:style-name="T29">w Puszczy</text:span><text:span text:style-name="T29"> </text:span><text:span text:style-name="T29">Kozienickiej</text:span><text:span text:style-name="T29">”. </text:span><text:span text:style-name="T19">W programie: most kolejki leśnej, święta Tekla, Cygańska Bryczka, Diabelski Mostek, Żalnik, święty Franciszek</text:span><text:span text:style-name="T29">. Do przejścia </text:span><text:span text:style-name="T29">ok. </text:span><text:span text:style-name="T29">1</text:span><text:span text:style-name="T16">5</text:span><text:span text:style-name="T29"> km. Zbiórka godz. </text:span><text:span text:style-name="T16">8</text:span><text:span text:style-name="T29">:</text:span><text:span text:style-name="T29">0</text:span><text:span text:style-name="T16">0</text:span><text:span text:style-name="T29"> </text:span><text:span text:style-name="T29">p</text:span><text:span text:style-name="T29">a</text:span><text:span text:style-name="T29">rk</text:span><text:span text:style-name="T29">ing</text:span><text:span text:style-name="T29"> </text:span><text:span text:style-name="T29">przy</text:span><text:span text:style-name="T16"> </text:span><text:span text:style-name="T16">McDonaldzie - Al. Krakowska (niedaleko przystanku</text:span><text:span text:style-name="T16"> </text:span><text:span text:style-name="T16">Krakowiaków </text:span><text:span text:style-name="T16">0</text:span><text:span text:style-name="T16">5)</text:span><text:span text:style-name="T19">. </text:span><text:span text:style-name="T19">Do</text:span><text:span text:style-name="T19">jazd </text:span><text:span text:style-name="T19">s</text:span><text:span text:style-name="T19">a</text:span><text:span text:style-name="T16">mochodami </text:span><text:span text:style-name="T16">(ok. 2 godz.) </text:span><text:span text:style-name="T16">– kierujący zabierają pasażerów, pasażerowie uczestniczą w kosztach przejazdu </text:span><text:span text:style-name="T16">(przy 4 osobach to koszt 24-30 zł </text:span><text:span text:style-name="T16">w obie strony</text:span><text:span text:style-name="T16">)</text:span><text:span text:style-name="T29">. Przewidywany powrót ok. godz. 1</text:span><text:span text:style-name="T19">7</text:span><text:span text:style-name="T29">. Prowadzi kol.</text:span><text:span text:style-name="T30"> Tomasz Sikorski – </text:span><text:span text:style-name="T29">tel. 512557535</text:span><text:span text:style-name="T30">.</text:span></text:p>
      <text:p text:style-name="P28"><text:s/></text:p>
      <text:p text:style-name="P23"><text:span text:style-name="T9">1</text:span><text:span text:style-name="T9">5</text:span><text:span text:style-name="T26">.0</text:span><text:span text:style-name="T26">2</text:span><text:span text:style-name="T26">.202</text:span><text:span text:style-name="T9">6</text:span><text:span text:style-name="T26">r. (niedziela)</text:span><text:span text:style-name="T14"> </text:span></text:p>
      <text:p text:style-name="P32"><text:span text:style-name="T19">1</text:span><text:span text:style-name="T29">.<text:tab/></text:span><text:span text:style-name="T16">Cegłów</text:span><text:span text:style-name="T29"> – </text:span><text:span text:style-name="T19">Mienia</text:span><text:span text:style-name="T29">. Do przejścia ok. </text:span><text:span text:style-name="T29">1</text:span><text:span text:style-name="T16">5</text:span><text:span text:style-name="T29"> km. Zbiórka godz. </text:span><text:span text:style-name="T16">8</text:span><text:span text:style-name="T29">:</text:span><text:span text:style-name="T16">2</text:span><text:span text:style-name="T16">0</text:span><text:span text:style-name="T29"> </text:span><text:span text:style-name="T29">Dworzec</text:span><text:span text:style-name="T16"> </text:span><text:span text:style-name="T16">Śródmieście PKP</text:span><text:span text:style-name="T16"> </text:span><text:span text:style-name="T16">peron 1 </text:span><text:span text:style-name="T16">z biletami powrotnymi do Cegłowa</text:span><text:span text:style-name="T19">. O</text:span><text:span text:style-name="T19">djazd </text:span><text:span text:style-name="T19">pociągi</text:span><text:span text:style-name="T19">em </text:span><text:span text:style-name="T19">KM </text:span><text:span text:style-name="T16">o </text:span><text:span text:style-name="T16">8</text:span><text:span text:style-name="T16">:</text:span><text:span text:style-name="T16">3</text:span><text:span text:style-name="T16">4 (kierunek: SIEDLCE)</text:span><text:span text:style-name="T29">.</text:span><text:span text:style-name="T29"> </text:span><text:span text:style-name="T19">Prowadzi kol.</text:span><text:span text:style-name="T20"> Jan Rukat </text:span><text:span text:style-name="T19">– tel. 600443171.</text:span></text:p>
      <text:p text:style-name="P30"><text:s/></text:p>
      <text:p text:style-name="P38"><text:span text:style-name="T15">1</text:span><text:span text:style-name="T15">9</text:span><text:span text:style-name="T26">.</text:span><text:span text:style-name="T26">0</text:span><text:span text:style-name="T15">2</text:span><text:span text:style-name="T26">.202</text:span><text:span text:style-name="T9">5</text:span><text:span text:style-name="T26"> r. (</text:span><text:span text:style-name="T26">cz</text:span><text:span text:style-name="T15">w</text:span><text:span text:style-name="T15">a</text:span><text:span text:style-name="T15">r</text:span><text:span text:style-name="T15">t</text:span><text:span text:style-name="T15">ek</text:span><text:span text:style-name="T26">)</text:span></text:p>
      <text:p text:style-name="P32"><text:span text:style-name="T19">1</text:span><text:span text:style-name="T29">.<text:tab/>„</text:span><text:span text:style-name="T29">Szlakami</text:span><text:span text:style-name="T29"> </text:span><text:span text:style-name="T29">Puszczy</text:span><text:span text:style-name="T29"> </text:span><text:span text:style-name="T29">Kampinoskiej</text:span><text:span text:style-name="T29">”. </text:span><text:span text:style-name="T16">Truskaw</text:span><text:span text:style-name="T29"> – </text:span><text:span text:style-name="T29">Karczmisko</text:span><text:span text:style-name="T16"> – </text:span><text:span text:style-name="T16">Pociecha</text:span><text:span text:style-name="T29"> – </text:span><text:span text:style-name="T29">Na Miny </text:span><text:span text:style-name="T29">– </text:span><text:span text:style-name="T29">Dąbrowa</text:span><text:span text:style-name="T19"> </text:span><text:span text:style-name="T19">Zachodnia</text:span><text:span text:style-name="T29">. Do przejścia </text:span><text:span text:style-name="T29">ok. </text:span><text:span text:style-name="T29">1</text:span><text:span text:style-name="T16">3</text:span><text:span text:style-name="T29"> km. Zbiórka godz. </text:span><text:span text:style-name="T16">8</text:span><text:span text:style-name="T29">:</text:span><text:span text:style-name="T16">5</text:span><text:span text:style-name="T16">0</text:span><text:span text:style-name="T29"> </text:span><text:span text:style-name="T29">p</text:span><text:span text:style-name="T29">ętla</text:span><text:span text:style-name="T29"> autobusow</text:span><text:span text:style-name="T29">a</text:span><text:span text:style-name="T16"> </text:span><text:span text:style-name="T16">Metro </text:span><text:span text:style-name="T16">Młociny</text:span><text:span text:style-name="T16"> </text:span><text:span text:style-name="T16">przyst. 19</text:span><text:span text:style-name="T19">. O</text:span><text:span text:style-name="T19">djazd </text:span><text:span text:style-name="T19">autobus</text:span><text:span text:style-name="T19">em </text:span><text:span text:style-name="T19">linii 2</text:span><text:span text:style-name="T19">1</text:span><text:span text:style-name="T19">0 </text:span><text:span text:style-name="T16">o </text:span><text:span text:style-name="T16">9</text:span><text:span text:style-name="T16">:</text:span><text:span text:style-name="T16">0</text:span><text:span text:style-name="T16">1</text:span><text:span text:style-name="T29">. Przewidywany powrót ok. godz. 1</text:span><text:span text:style-name="T16">5</text:span><text:span text:style-name="T29">. Prowadzi kol.</text:span><text:span text:style-name="T30"> Tomasz Sikorski – </text:span><text:span text:style-name="T29">tel. 512557535</text:span><text:span text:style-name="T30">.</text:span></text:p>
      <text:p text:style-name="P41"/>
      <text:p text:style-name="P38"><text:span text:style-name="T15">2</text:span><text:span text:style-name="T15">0</text:span><text:span text:style-name="T26">.</text:span><text:span text:style-name="T26">0</text:span><text:span text:style-name="T15">2</text:span><text:span text:style-name="T26">.202</text:span><text:span text:style-name="T9">6</text:span><text:span text:style-name="T26"> r. (</text:span><text:span text:style-name="T26">piątek</text:span><text:span text:style-name="T26">)</text:span></text:p>
      <text:p text:style-name="P29">ZAWIADOMIENIE O WALNYM ZEBRANIU KOŁA</text:p>
      <text:p text:style-name="P29"/>
      <text:p text:style-name="P9">Zarząd Koła Terenowego "ŚRÓDMIEŚCIE" uchwałą z dnia 16.01.2026 r. zwołał</text:p>
      <text:p text:style-name="P22">WALNE ZEBRANIE SPRAWOZDAWCZO-WYBORCZE KOŁA</text:p>
      <text:p text:style-name="P10">na dzień 20.02.2026 r. (piątek) godz. 16.00 (drugi termin <text:s/>- 20.02.2026 r. godz. 16.30)</text:p>
      <text:p text:style-name="P11">w siedzibie Oddziału Stołecznego PTTK w Warszawie ul. Kopernika 30 pokój 522.</text:p>
      <text:p text:style-name="P42"><text:soft-page-break/><text:span text:style-name="T21"><text:s/></text:span></text:p>
      <text:p text:style-name="P23"><text:span text:style-name="T9">2</text:span><text:span text:style-name="T9">1</text:span><text:span text:style-name="T26">.0</text:span><text:span text:style-name="T26">2</text:span><text:span text:style-name="T26">.202</text:span><text:span text:style-name="T9">5</text:span><text:span text:style-name="T26">r. (sobota)</text:span></text:p>
      <text:p text:style-name="P24"><text:span text:style-name="T11">1. <text:s text:c="3"/>„</text:span><text:span text:style-name="T11">Wycieczka</text:span><text:span text:style-name="T11"> po Mazowieckim PK”. Do przejścia ok. </text:span><text:span text:style-name="T11">10</text:span><text:span text:style-name="T11"> km. Zbiórka godz. </text:span><text:span text:style-name="T11">9</text:span><text:span text:style-name="T11">:</text:span><text:span text:style-name="T11">5</text:span><text:span text:style-name="T11">0 </text:span><text:span text:style-name="T11">Dworzec</text:span><text:span text:style-name="T11"> </text:span><text:span text:style-name="T11">Wschodni </text:span><text:span text:style-name="T11">PKP </text:span><text:span text:style-name="T11">(w hali od strony ul. Lubelskiej)</text:span><text:span text:style-name="T11">. Odjazd </text:span><text:span text:style-name="T11">pociągi</text:span><text:span text:style-name="T11">em </text:span><text:span text:style-name="T11">SKM </text:span><text:span text:style-name="T11">linii </text:span><text:span text:style-name="T11">S</text:span><text:span text:style-name="T11">1 o </text:span><text:span text:style-name="T11">10</text:span><text:span text:style-name="T11">:</text:span><text:span text:style-name="T11">0</text:span><text:span text:style-name="T11">1</text:span><text:span text:style-name="T11">. Prowadzi kol. </text:span><text:span text:style-name="T13">Maria Bojanowicz</text:span><text:span text:style-name="T11">.</text:span></text:p>
      <text:p text:style-name="P27"/>
      <text:p text:style-name="P23"><text:span text:style-name="T9">2</text:span><text:span text:style-name="T9">2</text:span><text:span text:style-name="T26">.0</text:span><text:span text:style-name="T26">2</text:span><text:span text:style-name="T26">.202</text:span><text:span text:style-name="T9">6</text:span><text:span text:style-name="T26">r. (niedziela)</text:span></text:p>
      <text:p text:style-name="P24"><text:span text:style-name="T11">1.<text:tab/>„</text:span><text:span text:style-name="T11">Z</text:span><text:span text:style-name="T11">abytki Wiązowny </text:span><text:span text:style-name="T11">i kibicowanie uczestnikom </text:span><text:span text:style-name="T11">4</text:span><text:span text:style-name="T11">6</text:span><text:span text:style-name="T11"> Półmaraton</text:span><text:span text:style-name="T11">u</text:span><text:span text:style-name="T11"> Wią</text:span><text:span text:style-name="T11">z</text:span><text:span text:style-name="T11">owski</text:span><text:span text:style-name="T11">ego”</text:span><text:span text:style-name="T11">.</text:span><text:span text:style-name="T11"> Zbiórka godz. </text:span><text:span text:style-name="T11">8</text:span><text:span text:style-name="T11">:</text:span><text:span text:style-name="T11">2</text:span><text:span text:style-name="T11">0</text:span><text:span text:style-name="T11"> </text:span><text:span text:style-name="T11">pętla autobusowa</text:span><text:span text:style-name="T11"> </text:span><text:span text:style-name="T11">Wiatraczna przyst. 14</text:span><text:span text:style-name="T11">. </text:span><text:span text:style-name="T11">Odjazd </text:span><text:span text:style-name="T11">autobus</text:span><text:span text:style-name="T11">em </text:span><text:span text:style-name="T11">linii </text:span><text:span text:style-name="T11">7</text:span><text:span text:style-name="T11">2</text:span><text:span text:style-name="T11">0</text:span><text:span text:style-name="T11"> o </text:span><text:span text:style-name="T11">8</text:span><text:span text:style-name="T11">:</text:span><text:span text:style-name="T11">4</text:span><text:span text:style-name="T11">0</text:span><text:span text:style-name="T11">.</text:span><text:span text:style-name="T11"> </text:span><text:span text:style-name="T11">Prowadzi kol.</text:span><text:span text:style-name="T12"> </text:span><text:span text:style-name="T13">Alicj</text:span><text:span text:style-name="T13">a</text:span><text:span text:style-name="T13"> </text:span><text:span text:style-name="T13">Św</text:span><text:span text:style-name="T13">i</text:span><text:span text:style-name="T13">ąte</text:span><text:span text:style-name="T13">k</text:span><text:span text:style-name="T12"> <text:s/>– </text:span><text:span text:style-name="T11">tel. </text:span><text:span text:style-name="T11">5</text:span><text:span text:style-name="T11">08</text:span><text:span text:style-name="T11">722</text:span><text:span text:style-name="T11">0</text:span><text:span text:style-name="T11">87</text:span><text:span text:style-name="T11">.</text:span></text:p>
      <text:p text:style-name="P25"><text:s/></text:p>
      <text:p text:style-name="P23"><text:span text:style-name="T9">2</text:span><text:span text:style-name="T9">7</text:span><text:span text:style-name="T26">.0</text:span><text:span text:style-name="T26">2</text:span><text:span text:style-name="T26">.202</text:span><text:span text:style-name="T9">6</text:span><text:span text:style-name="T26">r. (</text:span><text:span text:style-name="T26">piątek</text:span><text:span text:style-name="T26">)</text:span></text:p>
      <text:p text:style-name="P24"><text:span text:style-name="T11">1. <text:s text:c="3"/>„</text:span><text:span text:style-name="T11">Wycieczka</text:span><text:span text:style-name="T11"> po Mazowieckim PK”. Do przejścia ok. </text:span><text:span text:style-name="T11">10</text:span><text:span text:style-name="T11"> km. Zbiórka godz. </text:span><text:span text:style-name="T11">9</text:span><text:span text:style-name="T11">:</text:span><text:span text:style-name="T11">5</text:span><text:span text:style-name="T11">0 </text:span><text:span text:style-name="T11">Dworzec</text:span><text:span text:style-name="T11"> </text:span><text:span text:style-name="T11">Wschodni </text:span><text:span text:style-name="T11">PKP </text:span><text:span text:style-name="T11">(w hali od strony ul. Lubelskiej)</text:span><text:span text:style-name="T11">. Odjazd </text:span><text:span text:style-name="T11">pociągi</text:span><text:span text:style-name="T11">em </text:span><text:span text:style-name="T11">SKM </text:span><text:span text:style-name="T11">linii </text:span><text:span text:style-name="T11">S</text:span><text:span text:style-name="T11">1 o </text:span><text:span text:style-name="T11">10</text:span><text:span text:style-name="T11">:</text:span><text:span text:style-name="T11">0</text:span><text:span text:style-name="T11">1</text:span><text:span text:style-name="T11">. Prowadzi kol. </text:span><text:span text:style-name="T13">Maria Bojanowicz</text:span><text:span text:style-name="T11">.</text:span></text:p>
      <text:p text:style-name="P28"><text:s/></text:p>
      <text:p text:style-name="P23"><text:span text:style-name="T9">2</text:span><text:span text:style-name="T9">8</text:span><text:span text:style-name="T26">.0</text:span><text:span text:style-name="T26">2</text:span><text:span text:style-name="T26">.202</text:span><text:span text:style-name="T9">6</text:span><text:span text:style-name="T26">r. (sobota)</text:span></text:p>
      <text:p text:style-name="P24"><text:span text:style-name="T10">1.<text:tab/></text:span><text:span text:style-name="T11">S</text:span><text:span text:style-name="T11">zewnica</text:span><text:span text:style-name="T11"> – </text:span><text:span text:style-name="T11">Urle</text:span><text:span text:style-name="T11">. Do przejścia ok. 1</text:span><text:span text:style-name="T11">5</text:span><text:span text:style-name="T11"> km. </text:span><text:span text:style-name="T10">Zbiórka godz. </text:span><text:span text:style-name="T10">8</text:span><text:span text:style-name="T10">:30 </text:span><text:span text:style-name="T10">Dworzec</text:span><text:span text:style-name="T10"> </text:span><text:span text:style-name="T10">Wileński</text:span><text:span text:style-name="T10"> </text:span><text:span text:style-name="T10">PKP</text:span><text:span text:style-name="T11"> (</text:span><text:span text:style-name="T11">w hali</text:span><text:span text:style-name="T11"> </text:span><text:span text:style-name="T11">kasowej</text:span><text:span text:style-name="T11">) </text:span><text:span text:style-name="T11">z biletami powrotnymi do </text:span><text:span text:style-name="T11">Urli</text:span><text:span text:style-name="T10">. Odjazd </text:span><text:span text:style-name="T10">pociągi</text:span><text:span text:style-name="T10">em </text:span><text:span text:style-name="T10">K</text:span><text:span text:style-name="T10">M</text:span><text:span text:style-name="T11"> o </text:span><text:span text:style-name="T11">8</text:span><text:span text:style-name="T11">:</text:span><text:span text:style-name="T11">50</text:span><text:span text:style-name="T11"> (kierunek: </text:span><text:span text:style-name="T11">Ł</text:span><text:span text:style-name="T11">OCHÓW</text:span><text:span text:style-name="T11">)</text:span><text:span text:style-name="T10">.</text:span><text:span text:style-name="T10"> </text:span><text:span text:style-name="T11">Prowadzi kol.</text:span><text:span text:style-name="T13"> Jan Rukat </text:span><text:span text:style-name="T11">– tel. 600443171.</text:span></text:p>
      <text:p text:style-name="P26"/>
      <text:p text:style-name="P19"/>
      <text:h text:style-name="P43" text:outline-level="1">KOMUNIKATY:</text:h>
      <text:h text:style-name="P44" text:outline-level="1"/>
      <text:p text:style-name="P35"><text:span text:style-name="T24">1. <text:s text:c="2"/>Uchwałą Zarządu Koła, z dniem 1.03.2014 r. została wprowadzona <text:s/>tzw. „cegiełka” w wysokości 5 zł, jako uczestnictwo w kosztach organizacji wycieczki dla osób niezrzeszonych w PTTK. </text:span><text:span text:style-name="T25">Członków PTTK obowiązuje na wycieczkach posiadanie ważnej legitymacji członkowskiej.</text:span><text:span text:style-name="T24"> Od osób nieposiadających przy sobie legitymacji z opłaconą aktualną składką każdorazowo będzie pobierana wyżej wymieniona „cegiełka” <text:s/>wysokości 5 zł od osoby. Z opłaty zwolnione są dzieci, młodzież szkolna i studenci.</text:span></text:p>
      <text:p text:style-name="P35"><text:span text:style-name="T24">2.<text:tab/></text:span><text:span text:style-name="T24">Członkowie PTTK należący do Koła Terenowego „Śródmieście” mogą opłacać składki członkowskie za 2026 rok w każdy piątek w godz. 16.00-18.00 w siedzibie Oddziału Stołecznego PTTK (ul. Kopernika 30 p.523). Zgodnie z uchwałą Zarządu Głównego PTTK wysokości składek członkowskich za rok 2026 wynoszą: N – 90,00 zł U – 60,00 zł UM – 40,00 zł.</text:span></text:p>
      <text:p text:style-name="P37"><text:tab/>Osoby, które nie opłaciły składki członkowskiej za 2025 rok podlegają przepisom Art. 16 ust.1 pkt 1 Statutu PTTK, to jest ustało ich członkostwo zwyczajne PTTK. Utraciły również prawo do ubezpieczenia od następstw nieszczęśliwych wypadków (NNW). Zarząd Koła nie ma obowiązku informowania członka PTTK o występującej zaległości (Art.16 ust.3-4 Statutu PTTK). Członkostwo PTTK może zostać przywrócone po opłaceniu zaległych i bieżących składek. Prawo do ubezpieczenia NNW liczone będzie od dnia wniesienia składki za 2026 rok. </text:p>
      <text:p text:style-name="P37"/>
      <text:p text:style-name="P48">ZARZĄD koła</text:p>
      <text:p text:style-name="P49">Red, T.S.</text:p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49"/>
      <text:p text:style-name="P9"><text:soft-page-break/>Zarząd Koła Terenowego "ŚRÓDMIEŚCIE" uchwałą z dnia 16.01.2026 r. zwołał</text:p>
      <text:p text:style-name="P9">WALNE ZEBRANIE SPRAWOZDAWCZO-WYBORCZE KOŁA</text:p>
      <text:p text:style-name="P10">na dzień 20.02.2026 r. (piątek) godz. 16.00 (drugi termin <text:s/>- 20.02.2026 r. godz. 16.30)</text:p>
      <text:p text:style-name="P11">w siedzibie Oddziału Stołecznego PTTK w Warszawie ul. Kopernika 30 pokój 522.</text:p>
      <text:p text:style-name="P21"><text:span text:style-name="T17">Prawo uzestniczenia w Walnym Zebraniu Koła z głosem decydującym mają wszyscy członkowie Koła Terenowego "SRÓDMIEŚCIE", któży </text:span><text:span text:style-name="T18">okażą</text:span><text:span text:style-name="T17"> ważną legitymację członka PTTK, z opłaconą składką członkowską za rok 2026.</text:span></text:p>
      <text:p text:style-name="P7"/>
      <text:p text:style-name="P14">Walne Zebranie PTTK jest ważne, jeżeli bierze w nim udział co najmniej połowa uprawnionych członków koła.</text:p>
      <text:p text:style-name="P14">Walne Zebranie Koła obradujące w drugim terminie jest ważne niezależnie od liczby uczestniczących w nim członków koła. Może ono obradować tylko nad sprawami umieszczonymi w porządku obrad określonym w zawiadomieniu o jego zwołaniu.</text:p>
      <text:p text:style-name="P7"/>
      <text:p text:style-name="P13">PORZĄDEK OBRAD WALNEGO ZEBRANIA KOŁA TERENOWEGO "ŚRODMIEŚCIE"</text:p>
      <text:p text:style-name="P10">w dniu 20.02.2026 r.</text:p>
      <text:p text:style-name="P15">(w pierwszym terminie - projekt, w drugim terminie porządek obligatoryjny)</text:p>
      <text:list xml:id="list4536986463838995754" text:style-name="L1">
        <text:list-item>
          <text:p text:style-name="P39">Powitanie uczestników Walnego Zebrania przez Prezesa Zarządu Koła</text:p>
        </text:list-item>
        <text:list-item>
          <text:p text:style-name="P39">Wybór Prezydium Zebrania</text:p>
        </text:list-item>
        <text:list-item>
          <text:p text:style-name="P39">Przedstawienie i zatwierdzenie porządku obrad Walnego Zebrania</text:p>
        </text:list-item>
        <text:list-item>
          <text:p text:style-name="P39">Zatwierdzenie regulaminu obrad Walnego Zebrania</text:p>
        </text:list-item>
        <text:list-item>
          <text:p text:style-name="P39">Stwierdzenie prawomocności Walnego Zebrania</text:p>
        </text:list-item>
        <text:list-item>
          <text:p text:style-name="P39">Wybór Komisji Mandatowej, Komisji Skrutacyjnej, Komisji Wyborczej i Komisji Uchwał</text:p>
          <text:p text:style-name="P39">i Wniosków oraz ukonstytuowanie się tych komisji</text:p>
        </text:list-item>
        <text:list-item>
          <text:p text:style-name="P39">Przedstawienie sprawozdań ustępującego Zarządu i Komisji Rewizyjnej</text:p>
        </text:list-item>
        <text:list-item>
          <text:p text:style-name="P39">Dyskusja nad przedstawionymi sprawozdaniami i głosowanie nad ich zatwierdzeniem</text:p>
        </text:list-item>
        <text:list-item>
          <text:p text:style-name="P39">Głosowanie nad udzieleniem absolutorium poszczególnym członkom ustępującego Zarządu</text:p>
        </text:list-item>
        <text:list-item>
          <text:p text:style-name="P39">Wybór Zarządu i Komisji Rewizyjnej Koła oraz delegatów na Zjazd Oddziału</text:p>
        </text:list-item>
        <text:list-item>
          <text:p text:style-name="P39">Ukonstytuowanie się nowych władz Koła </text:p>
        </text:list-item>
        <text:list-item>
          <text:p text:style-name="P39">Sprawozdanie Komisji Uchwał i Wniosków i przyjęcie stosownych uchwał</text:p>
        </text:list-item>
        <text:list-item>
          <text:p text:style-name="P39">Wystąpienie Prezesa nowo wybranych władz i zakończenie Zebrania</text:p>
        </text:list-item>
      </text:list>
      <text:p text:style-name="P8"><text:s/></text:p>
      <text:p text:style-name="P16">Sprawodanie Zarządu Koła Terenowego “ŚRÓDMIEŚCIE” z działalności w kadencji 2022-2026 dostępne będzie dla członków Koła w siedzie Oddziału (ul. Kopernika 30 pok. 523 od 10.02.2026 r.</text:p>
      <text:p text:style-name="P13"/>
      <text:p text:style-name="P13">REGULAMIN OBRAD WALNEGO ZEBRANIA KOŁA TERENOWEGO "ŚRÓDMIEŚCIE"</text:p>
      <text:p text:style-name="P10">w dniu 20.02.2026 r. <text:s/><text:span text:style-name="T31">(projekt)</text:span></text:p>
      <text:p text:style-name="P33">1. Zebranie.odbywa się w terminie i miejscu wyznaczonym przez Zarząd Koła, a jego postanowienia i postanowienia niniejszego regulaminu opierają się o zbiór dokumentów ustalonych przez Zarząd Główny PTTK w sprawie przeprowadzenia kampanii sprawozdawczo-wyborczej.</text:p>
      <text:p text:style-name="P33">2. Celem zebrania jest udzielenie absolutorium członkom ustępującego Zarządu, wybór nowych władz Koła (Zarządu - 5 osób, Komisji Rewizyjnej - 3 osoby) oraz 9 delegatów na Zjazd Oddzialu.</text:p>
      <text:p text:style-name="P33">3. W zebraniu udzial biorą z głosem decydującym wszyscy członkowie Koła z opłaconą składką za 2026 rok, z głosem doradczym czlonkowie wladz Oddziału PTTK i inni zaproszeni goście.</text:p>
      <text:p text:style-name="P33">4. Zebranie jest prawomocne jeżeli: w pierwszym terminie bierze w nim udział co najmniej połowa członków Koła z opłaconą składką za 2022 rok, w drugim terminie niezależnie od liczby członków Koła biorących w nim udział.</text:p>
      <text:p text:style-name="P33">5. Zebranie odbywa się według przyjętego porządku obrad. Na Zebraniu odbywającym się w drugim terminie obligatoryjny jest porządek obrad podany w ogłoszeniu o zwolaniu Zebrania.</text:p>
      <text:p text:style-name="P33">6. Pracami Zebrania kieruje 3-osobowe Prezydium w składzie: Przewodniczący, jego Zastępca i Sekretarz wybrane w głosowaniu jawnym. Do ich obowiązkow należy prowadzenie obrad zgodnie z porządkiem i regulaminem Zebrania.</text:p>
      <text:p text:style-name="P33">Prezydium Zebrania powierza się pełnienie funkcji Komisji Mandatowej, do której należy stwierdzenie, na podstawie listy obecności członków Koła, prawomocności obrad. </text:p>
      <text:p text:style-name="P33">7. Zebranie głosuje nad udzieleniem absolutorium poszczególnym członkom Zarządu w głosowaniu tajnym, na kartach przygotowanych przez Komisję Skrutacyjną. Na kartach do głosowania umieszczone są imiona i nazwiska wszystkich czlonków ustępującego Zarządu. Głosując należy pozostawić nieskreślone "TAK" jeżeli głosuje się za udzieleniem absolutorium lub "NIE" jeżeli głosuje się za nieudzielenien absolutorium. W przypadku nieskreślenia żadnego lub obu tych słow przy nazwisku czlonka Zarządu, głos dla danego członka jest nieważny.</text:p>
      <text:p text:style-name="P33">8. Prezydium Zebrania powierza się pełnienie funkcji Komisji Wyborczej, do której należy przyjęcie zgłoszeń kandydatów do poszczególnch władz i kandydatów na delegatów na Zjazd Oddziału.</text:p>
      <text:p text:style-name="P33">Zgłoszenie powinno mieć formę pisemną. W zgłoszeniu należy podać imię i nazwisko kandydata, do jakich władz kandyduje, numer legitymacji członka PTTK, oświadczenie zgody na kandydowanie do władz lub na delegata na Zjazd Oddziału. Zgłoszenie powinno być podpisane przez zgłaszającego i kandydującego.</text:p>
      <text:p text:style-name="P33"><text:soft-page-break/>9. Wybory do władz Koła oraz delegatów na Zjazd Oddziału odbywają się za pomocą oddzielnych kart do głosowania przygotowanych przez Komisję Skrutacyjną. Na karcie wyborczej umieszcza się nazwiska kandydatów w porządku alfabetycznym oraz liczbę osób wybieranych do poszczególnych władz i delegatów na Zjazd Oddziału.</text:p>
      <text:p text:style-name="P33">Glos w głosowaniu jest ważny, jeżeli został oddany za pomocą kart wyborczych przygotowanych przez Komisję Skrutacyjną a liczba nie skreślonych kandydatów jest równa lub mniejsza od liczby określonej dla danego, wybieranego rodzaju władzy lub liczbie delegatów na Zjazd Oddziału</text:p>
      <text:p text:style-name="P33">10. O wybraniu do władz Koła /na delegata na Zjazd Oddziału/ decyduje uzyskanie co najmniej połowy oddanych, ważnych głosów oraz zajęcia miejsca w zatwierdzonej liczbie członków danego rodzaju władz /delegatów/.</text:p>
      <text:p text:style-name="P33">W przypadku uzyskania jednakowej liczby głosów przez 2 lub więcej kandydatów, dokonuje się wyborów uzupelniających, w których biorą udział kandydaci z tą samą liczbą głosów.</text:p>
      <text:p text:style-name="P33">11. Zebranie kostytuujące nowo wybranych władz odbywa się w dniu wyborów.</text:p>
      <text:p text:style-name="P33">12. W sprawach nieuregulowanch niniejszym regulaminem mają zastosowanie zapisy Ordynacji wyborczej <text:s/>PTTK (Uchwała ZG PTTK nr 163/XX/2025 z dnia 28.06.2025).</text:p>
      <text:p text:style-name="P33">13. Interpretacja Regulaminu należy do Prezydium Zebrania.</text:p>
      <text:p text:style-name="P33"><text:s text:c="25"/>Przewodniczący Zebrania <text:s text:c="73"/>Sekretarz Zebrania</text:p>
      <text:p text:style-name="P36"><text:span text:style-name="Strong"><text:span text:style-name="T32"><text:s text:c="6"/></text:span></text:span></text:p>
      <text:h text:style-name="P47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adornments="Normalny" style:font-family-generic="roman" style:font-pitch="variable" style:font-charset="x-symbol"/>
    <style:font-face style:name="Calibri1" svg:font-family="Calibri"/>
    <style:font-face style:name="Times New Roman1" svg:font-family="'Times New Roman'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sans-serif" svg:font-family="sans-serif" style:font-family-generic="roman" style:font-pitch="variable"/>
    <style:font-face style:name="Arial" svg:font-family="Arial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Microsoft YaHei" svg:font-family="'Microsoft YaHe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letter-kerning="false" style:font-size-asian="10pt" style:language-asian="pl" style:country-asian="PL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style:font-name="Times New Roman" fo:font-size="10pt" fo:language="pl" fo:country="PL" style:letter-kerning="false" style:font-name-asian="Times New Roman2" style:font-size-asian="10pt" style:language-asian="pl" style:country-asian="PL" style:font-name-complex="Times New Roman2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fo:text-align="start" style:justify-single-word="false" fo:orphans="2" fo:widows="2" fo:hyphenation-ladder-count="no-limit" style:punctuation-wrap="simple" style:writing-mode="lr-tb"/>
      <style:text-properties style:use-window-font-color="true" style:font-name="Times New Roman" fo:font-size="12pt" fo:language="pl" fo:country="PL" style:letter-kerning="false" style:font-name-asian="Times New Roman2" style:font-size-asian="12pt" style:language-asian="pl" style:country-asian="PL" style:font-name-complex="Times New Roman2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name-complex="Ari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94cm" fo:margin-bottom="0.494cm"/>
      <style:text-properties fo:font-size="24pt" fo:font-weight="bold" style:letter-kerning="true" style:font-size-asian="24pt" style:font-weight-asian="bold" style:font-size-complex="24pt" style:font-weight-complex="bold"/>
    </style:style>
    <style:style style:name="List_20_Bullet" style:display-name="List Bullet" style:family="paragraph" style:parent-style-name="Standard" style:list-style-name="WWNum1">
      <style:paragraph-properties fo:margin-top="0cm" fo:margin-bottom="0cm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style:font-name="Liberation Serif" style:letter-kerning="true" style:font-name-asian="Droid Sans Fallback" style:language-asian="zh" style:country-asian="CN" style:font-name-complex="FreeSans" style:language-complex="hi" style:country-complex="IN" fo:hyphenate="false" fo:hyphenation-remain-char-count="2" fo:hyphenation-push-char-count="2"/>
    </style:style>
    <style:style style:name="Standard_20__28_user_29_" style:display-name="Standard (user)" style:family="paragraph">
      <style:paragraph-properties fo:margin-top="0cm" fo:margin-bottom="0cm" fo:text-align="start" style:justify-single-word="false" fo:orphans="0" fo:widows="0" fo:hyphenation-ladder-count="no-limit" style:punctuation-wrap="simple" style:vertical-align="baseline" style:writing-mode="lr-tb"/>
      <style:text-properties style:use-window-font-color="true" style:font-name="Liberation Serif" fo:font-size="12pt" fo:language="pl" fo:country="PL" style:letter-kerning="true" style:font-name-asian="Droid Sans Fallback" style:font-size-asian="12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style>
    <style:style style:name="Bez_20_odstępów" style:display-name="Bez odstępów" style:family="paragraph">
      <style:paragraph-properties fo:margin-top="0cm" fo:margin-bottom="0cm" fo:text-align="start" style:justify-single-word="false" fo:orphans="2" fo:widows="2" fo:hyphenation-ladder-count="no-limit" style:punctuation-wrap="simple" style:writing-mode="lr-tb"/>
      <style:text-properties style:use-window-font-color="true" style:font-name="Calibri" fo:font-size="11pt" fo:language="pl" fo:country="PL" style:letter-kerning="false" style:font-name-asian="Times New Roman2" style:font-size-asian="11pt" style:language-asian="pl" style:country-asian="PL" style:font-name-complex="Times New Roman2" style:font-size-complex="11pt" style:language-complex="ar" style:country-complex="SA" fo:hyphenate="false" fo:hyphenation-remain-char-count="2" fo:hyphenation-push-char-count="2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55cm" style:type="center"/>
          <style:tab-stop style:position="19.10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/>
    </style:style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gwp72263296_5f_highlight" style:display-name="gwp72263296_highlight" style:family="text" style:parent-style-name="Default_20_Paragraph_20_Font"/>
    <style:style style:name="gwp7cd8776b_5f_highlight" style:display-name="gwp7cd8776b_highlight" style:family="text" style:parent-style-name="Default_20_Paragraph_20_Font"/>
    <style:style style:name="ListLabel_20_1" style:display-name="ListLabel 1" style:family="text">
      <style:text-properties style:font-name-complex="Symbol1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text:style-name="ListLabel_20_2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1cm" fo:margin-left="1cm" fo:margin-right="0.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0-09-20T18:26:00</meta:creation-date>
    <meta:initial-creator>Sikorski</meta:initial-creator>
    <dc:language>pl-PL</dc:language>
    <meta:print-date>2010-12-16T08:49:00</meta:print-date>
    <dc:date>2026-01-23T22:02:01.74</dc:date>
    <meta:editing-cycles>74</meta:editing-cycles>
    <dc:title>PTTK Oddział Stołeczny</dc:title>
    <meta:editing-duration>PT21H23M25S</meta:editing-duration>
    <meta:generator>OpenOffice/4.1.16$Win32 OpenOffice.org_project/4116m3$Build-9816</meta:generator>
    <meta:document-statistic meta:table-count="1" meta:image-count="1" meta:object-count="0" meta:page-count="4" meta:paragraph-count="98" meta:word-count="1687" meta:character-count="12033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